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vhjpc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6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vhjpc</text:p>
          </table:table-cell>
          <table:table-cell table:style-name="ce1" office:value-type="string" calcext:value-type="string">
            <text:p>BULAC RES MON Fol 3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j6r1z | ark:/73193/b8pkpk | ark:/73193/b5x6xs | ark:/73193/b05qz4 | ark:/73193/bwm4c1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6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21:22:28+02:00</meta:creation-date>
    <dc:date>2026-09-14T21:22:28+02:00</dc:date>
  </office:meta>
</office:document-meta>
</file>