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rr5xk</text:p>
          </table:table-cell>
          <table:table-cell table:style-name="ce1" office:value-type="string" calcext:value-type="string">
            <text:p>Recueil factice : [Gia phả họ Đỗ, Phan]</text:p>
          </table:table-cell>
          <table:table-cell table:style-name="ce1"/>
          <table:table-cell table:style-name="ce1" office:value-type="string" calcext:value-type="string">
            <text:p>https://www.idref.fr/029385210 Vietnam -- Histoire | https://www.idref.fr/027267741 Généalogie</text:p>
          </table:table-cell>
          <table:table-cell table:style-name="ce1" office:value-type="string" calcext:value-type="string">
            <text:p>Date de composition de l'œuvre commentée : XVe-XX siècle. Textes dispersés dans le cahier, beaucoup de feuillets vierges. Le dernier composant part de l'autre extrémité du cahier. Pour faciliter la lecture, les vues 0042 à 0047 ont été orientées à 90° vers la gauche. | 1, 杜相公年譜 Đỗ tướng công niên phả. Textes en quốc ngữ, accompagnés d'extraits en chinois. | 2, Họ Phan Việt Yên hạ. | 3, [Lê Thái tổ]. Ce texte part de l'autre extrêmité du cahier. Pas de titre. Sur la première page a été noté « Bản này sao lại của ông .......... làng Vệ Bố ».</text:p>
          </table:table-cell>
          <table:table-cell table:style-name="ce1" table:number-columns-repeated="2"/>
          <table:table-cell table:style-name="ce1" office:value-type="string" calcext:value-type="string">
            <text:p>1930/1996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Cahier scolaire. Papier. Texte écrit au stylo-plume, à l'encre noire et bleue. 40 feuillets. 221 x 170 mm. Annotations marginales. Reliure occidentale.</text:p>
          </table:table-cell>
          <table:table-cell table:style-name="ce1" office:value-type="string" calcext:value-type="string">
            <text:p>ark:/73193/brr5xk</text:p>
          </table:table-cell>
          <table:table-cell table:style-name="ce1" office:value-type="string" calcext:value-type="string">
            <text:p>ARC.HOANG.119</text:p>
          </table:table-cell>
          <table:table-cell table:style-name="ce1" office:value-type="string" calcext:value-type="string">
            <text:p>http://id.loc.gov/vocabulary/iso639-2/vie vietnamien | http://id.loc.gov/vocabulary/iso639-2/zho chinois</text:p>
          </table:table-cell>
          <table:table-cell table:style-name="ce1" table:number-columns-repeated="2"/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119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185 ARC.HOANG.119</text:p>
          </table:table-cell>
          <table:table-cell table:style-name="ce1" table:number-columns-repeated="6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8T12:10:05+02:00</meta:creation-date>
    <dc:date>2026-09-08T12:10:05+02:00</dc:date>
  </office:meta>
</office:document-meta>
</file>