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wdcw8</text:p>
          </table:table-cell>
          <table:table-cell table:style-name="ce1" office:value-type="string" calcext:value-type="string">
            <text:p>كتاب السنن | Kitāb al-sunan</text:p>
          </table:table-cell>
          <table:table-cell table:style-name="ce1" office:value-type="string" calcext:value-type="string">
            <text:p>ابو داود سليمان بن الأشعث السجستاني (818-889) | https://www.idref.fr/271265310 Abū Dāʼūd Sulaymān ibn al-Ashʻath al-Sijistānī (818-889)</text:p>
          </table:table-cell>
          <table:table-cell table:style-name="ce1" office:value-type="string" calcext:value-type="string">
            <text:p>https://www.idref.fr/027756580 Sunna</text:p>
          </table:table-cell>
          <table:table-cell table:style-name="ce1" table:number-columns-repeated="3"/>
          <table:table-cell table:style-name="ce1" office:value-type="string" calcext:value-type="string">
            <text:p>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t. en 1 vol. ; in-folio</text:p>
          </table:table-cell>
          <table:table-cell table:style-name="ce1" office:value-type="string" calcext:value-type="string">
            <text:p>ark:/73193/bwdcw8</text:p>
          </table:table-cell>
          <table:table-cell table:style-name="ce1" office:value-type="string" calcext:value-type="string">
            <text:p>BULAC RES MON Fol 25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5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893130 BULAC RES MON Fol 25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01:25+02:00</meta:creation-date>
    <dc:date>2026-09-04T07:01:25+02:00</dc:date>
  </office:meta>
</office:document-meta>
</file>