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xd37k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3-4 | Commentaire sur le Ṣaḥīḥ d'al-Buẖārī. La direction de celui qui marche vers l'explication du Ṣaḥīḥ d'al-Buẖārī. | Adresse reconstituée d'après les colophons des tomes 3 et 10 | Don du ministère de la Guerre | Texte à encadrement en double filet, sarloh décoré au début de chaque tome, réclames, signatures</text:p>
          </table:table-cell>
          <table:table-cell table:style-name="ce1" office:value-type="string" calcext:value-type="string">
            <text:p>على ذمة ملتزمه جناب السيد إبراهيم الجندي ([القاهرة]) | ʿalá ḏimmaẗ multazimihi Ǧanāb al-Sayyid Ibrāhīm al-Ǧundǐ ([Al-Qāhiraẗ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0 t. en 5 vol. ([8-424?], [8-392?], 8-362, 9-368, 8-353, 5-386, 9-390, 10-391, 8-372, 8-398 p.) ; 34 cm. Reliure à rabat en cuir rouge estampé à décor floral, notes marginales manuscrites. Sur la tranche de queue, le nom de l'auteur et le numéro du tome.</text:p>
          </table:table-cell>
          <table:table-cell table:style-name="ce1" office:value-type="string" calcext:value-type="string">
            <text:p>ark:/73193/bxd37k</text:p>
          </table:table-cell>
          <table:table-cell table:style-name="ce1" office:value-type="string" calcext:value-type="string">
            <text:p>BULAC RES MON Fol 1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sn13f | ark:/73193/bffc85 | ark:/73193/b9p93n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072192 BULAC RES MON Fol 1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7:50:18+02:00</meta:creation-date>
    <dc:date>2026-08-26T07:50:18+02:00</dc:date>
  </office:meta>
</office:document-meta>
</file>