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ffc85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7-8 | Adresse reconstituée d'après les colophons des tomes 3 et 10 | Don du ministère de la Guerre | Commentaire sur le Ṣaḥīḥ d'al-Buẖārī | La direction de celui qui marche vers l'explication du Ṣaḥīḥ d'al-Buẖārī</text:p>
          </table:table-cell>
          <table:table-cell table:style-name="ce1" office:value-type="string" calcext:value-type="string">
            <text:p>على ذمة ملتزمه جناب السيد إبراهيم الجندي ([القاهرة]) | ʿalá ḏimmaẗ multazimihi Ǧanāb al-Sayyid Ibrāhīm al-Ǧundǐ ([Al-Qāhiraẗ]) | دار الطباعة المصرية... ببولاق ([القاهرة]) | Dār al-ṭibāʿaẗ al-miṣriyyaẗ... bi-Būlāq ([Al-Qāhiraẗ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floral, notes marginales manuscrites. Sur la tranche de queue, le nom de l'auteur et le numéro du tome. 10 t. en 5 vol. ([8-424?], [8-392?], 8-362, 9-368, 8-353, 5-386, 9-390, 10-391, 8-372, 8-398 p.) ; 34 cm | Texte à encadrement en double filet, sarloh décoré au début de chaque tome, réclames, signatures</text:p>
          </table:table-cell>
          <table:table-cell table:style-name="ce1" office:value-type="string" calcext:value-type="string">
            <text:p>ark:/73193/bffc85</text:p>
          </table:table-cell>
          <table:table-cell table:style-name="ce1" office:value-type="string" calcext:value-type="string">
            <text:p>BULAC RES MON Fol 1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7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2 BULAC RES MON Fol 1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3T00:00:15+02:00</meta:creation-date>
    <dc:date>2026-08-23T00:00:15+02:00</dc:date>
  </office:meta>
</office:document-meta>
</file>