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pvnbb</text:p>
          </table:table-cell>
          <table:table-cell table:style-name="ce1" office:value-type="string" calcext:value-type="string">
            <text:p>الجزء الأول [الرابع] من الحاشية المسماة بالفتوحات الإلهية : بتوضيح تفسير الجلالين للدقائق الخفية | Al-ǧuzʾ al-awwal [al-rābiʿ] min al-ḥāšiyaẗ al-musammaẗ bi-al-futūḥāt al-ilāhiyyaẗ : bi-tawḍīḥ tafsīr al-Ǧalālayn li-l-daqāʾiq al-ẖaffiyyaẗ</text:p>
          </table:table-cell>
          <table:table-cell table:style-name="ce1" office:value-type="string" calcext:value-type="string">
            <text:p>السيوطي, عبد الرحمن بن أبي بكر جلال الدين (1445-1505) | https://www.idref.fr/027152278 Suyūṭī, ʿAbd al-Raḥmān ibn Abī Bakr Ǧalāl al-Dīn al- (1445-1505)</text:p>
          </table:table-cell>
          <table:table-cell table:style-name="ce1"/>
          <table:table-cell table:style-name="ce1" office:value-type="string" calcext:value-type="string">
            <text:p>Volume 2</text:p>
          </table:table-cell>
          <table:table-cell table:style-name="ce1"/>
          <table:table-cell table:style-name="ce1" office:value-type="string" calcext:value-type="string">
            <text:p>الجمل, سليمان بن (....-1204) | Ğamal, Sulaymān ibn ʿUmar (....-1789) | محلي,  محمد بن احمد جلال الدين (1389-1459) | https://www.idref.fr/069854173 Maḥallī, Muḥammad ibn Aḥmad Ǧalāl al-Dīn al- (1389-1459)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/>
          <table:table-cell table:style-name="ce1" office:value-type="string" calcext:value-type="string">
            <text:p>ark:/73193/bpvnbb</text:p>
          </table:table-cell>
          <table:table-cell table:style-name="ce1" office:value-type="string" calcext:value-type="string">
            <text:p>BULAC RES MON 4 9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9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djj3n | ark:/73193/brbq04 | ark:/73193/bk6fd9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993906 BULAC RES MON 4 9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3T00:33:16+02:00</meta:creation-date>
    <dc:date>2026-08-23T00:33:16+02:00</dc:date>
  </office:meta>
</office:document-meta>
</file>