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bina.bulac.fr/s/bina/ark:/73193/b6wxcx</text:p>
          </table:table-cell>
          <table:table-cell table:style-name="ce1" office:value-type="string" calcext:value-type="string">
            <text:p>مشاريق الأنوار | Mašāriq al-anwār</text:p>
          </table:table-cell>
          <table:table-cell table:style-name="ce1" office:value-type="string" calcext:value-type="string">
            <text:p>العدوي, حسن (1806 -1886) | ʿIdwī, Ḥasan al- (1806 -1886)</text:p>
          </table:table-cell>
          <table:table-cell table:style-name="ce1" office:value-type="string" calcext:value-type="string">
            <text:p>https://www.idref.fr/027635651 Eschatologie -- Islam</text:p>
          </table:table-cell>
          <table:table-cell table:style-name="ce1" office:value-type="string" calcext:value-type="string">
            <text:p>Marginalia, sceau au colophon</text:p>
          </table:table-cell>
          <table:table-cell table:style-name="ce1" table:number-columns-repeated="2"/>
          <table:table-cell table:style-name="ce1" office:value-type="string" calcext:value-type="string">
            <text:p>1859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1 vol. (346 p.) ; in-4</text:p>
          </table:table-cell>
          <table:table-cell table:style-name="ce1" office:value-type="string" calcext:value-type="string">
            <text:p>ark:/73193/b6wxcx</text:p>
          </table:table-cell>
          <table:table-cell table:style-name="ce1" office:value-type="string" calcext:value-type="string">
            <text:p>BULAC RES MON 4 186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4.186 Disponible également sur Internet Archive</text:p>
          </table:table-cell>
          <table:table-cell table:style-name="ce1" table:number-columns-repeated="8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koha.bulac.fr/cgi-bin/koha/opac-detail.pl?biblionumber=900117 BULAC RES MON 4 186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12:34:01+02:00</meta:creation-date>
    <dc:date>2026-08-26T12:34:01+02:00</dc:date>
  </office:meta>
</office:document-meta>
</file>