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fj7hc</text:p>
          </table:table-cell>
          <table:table-cell table:style-name="ce1" office:value-type="string" calcext:value-type="string">
            <text:p>Recueil factice: [Thơ văn Lý Văn Phức], Tô Xuyên Lý Văn Phức</text:p>
          </table:table-cell>
          <table:table-cell table:style-name="ce1" office:value-type="string" calcext:value-type="string">
            <text:p>https://www.idref.fr/265322677 Lý, Văn Phức (1785-1849)</text:p>
          </table:table-cell>
          <table:table-cell table:style-name="ce1"/>
          <table:table-cell table:style-name="ce1" office:value-type="string" calcext:value-type="string">
            <text:p>Copiste : Hoàng Xuân Hãn . Date de composition de l'œuvre commentée : 1820-1835 | 1, 掇拾雜記 Xuyết thập tạp kí. | 2, 附國音雜記 Phụ quốc âm tạp kí. | 3, 西海行舟賦 Tây hải hành chu phú. Transcription en quốc ngữ face au texte chinois. | 4, 自述記 Tự thuật kí. Une partie du texte a été transcrite en quốc ngữ. | 5, 舟行阻風嘆 Chu hành trở phong thán. Variante du titre : 舟回阻風嘆 (Chu hồi trở phong thán) | 6, 不風流傳 Bất phong lưu truyện. | 7, 婦箴便覽 Phụ châm tiện lãm. | 8, 二十四孝演音 Nhị thập tứ hiếu diễn âm. Variante du titre : 二十四孝演歌</text:p>
          </table:table-cell>
          <table:table-cell table:style-name="ce1"/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relié. Papier. Texte écrit au stylo-plume, à l'encre noire, bleue et rouge. Écriture nôm. Texte sur onze colonnes. 90 feuillets. 212 x 157 mm. Annotations marginales en chinois et quốc ngữ. Reliure papillon.</text:p>
          </table:table-cell>
          <table:table-cell table:style-name="ce1" office:value-type="string" calcext:value-type="string">
            <text:p>ark:/73193/bfj7hc</text:p>
          </table:table-cell>
          <table:table-cell table:style-name="ce1" office:value-type="string" calcext:value-type="string">
            <text:p>ARC.HOANG.91</text:p>
          </table:table-cell>
          <table:table-cell table:style-name="ce1" office:value-type="string" calcext:value-type="string">
            <text:p>http://id.loc.gov/vocabulary/iso639-2/zho chinois | 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9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Provenance : Comporte plusieurs tampons ex-libris de Hoàng Xuân Hãn. | 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12 ARC.HOANG.91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20:49:36+02:00</meta:creation-date>
    <dc:date>2026-08-14T20:49:36+02:00</dc:date>
  </office:meta>
</office:document-meta>
</file>