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k99q8</text:p>
          </table:table-cell>
          <table:table-cell table:style-name="ce1" office:value-type="string" calcext:value-type="string">
            <text:p>吳家文派 | Ngô gia văn phái</text:p>
          </table:table-cell>
          <table:table-cell table:style-name="ce1" office:value-type="string" calcext:value-type="string">
            <text:p>Ngô gia văn phái (17..-18..)</text:p>
          </table:table-cell>
          <table:table-cell table:style-name="ce1" office:value-type="string" calcext:value-type="string">
            <text:p>Littérature vietnamienne | Vietnam -- Histoire</text:p>
          </table:table-cell>
          <table:table-cell table:style-name="ce1" office:value-type="string" calcext:value-type="string">
            <text:p>Auteur : Ngô gia văn phái. Textes épars entre de nombreuses pages vierges.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Cahier scolaire. Papier. Texte écrit au stylo-plume, à l'encre noire et rouge. 60 feuillets. 220 x 170 mm. Annotations marginales. Reliure occidentale.</text:p>
          </table:table-cell>
          <table:table-cell table:style-name="ce1" office:value-type="string" calcext:value-type="string">
            <text:p>ark:/73193/bk99q8</text:p>
          </table:table-cell>
          <table:table-cell table:style-name="ce1" office:value-type="string" calcext:value-type="string">
            <text:p>ARC.HOANG.84</text:p>
          </table:table-cell>
          <table:table-cell table:style-name="ce1" office:value-type="string" calcext:value-type="string">
            <text:p>http://id.loc.gov/vocabulary/iso639-2/vie vietnamien | http://id.loc.gov/vocabulary/iso639-2/zho chinois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84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90 ARC.HOANG.84</text:p>
          </table:table-cell>
          <table:table-cell table:style-name="ce1" table:number-columns-repeated="6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7T05:18:19+02:00</meta:creation-date>
    <dc:date>2026-09-17T05:18:19+02:00</dc:date>
  </office:meta>
</office:document-meta>
</file>