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bina.bulac.fr/s/bina/ark:/73193/b76j35</text:p>
          </table:table-cell>
          <table:table-cell table:style-name="ce1" office:value-type="string" calcext:value-type="string">
            <text:p>مجموع | Recueil</text:p>
          </table:table-cell>
          <table:table-cell table:style-name="ce1" office:value-type="string" calcext:value-type="string">
            <text:p>أبو عبد الله محمد بن عمر الفراوسي؟ الزواوي النجار البجائي | Abū ʿAbd Allâh Muḥammad ibn ʿUmar al-Farāwsī ? al-Zuwāwī al-Naǧǧār al-Biǧāʾī | زرّوق, أحمد بن أحمد بن محمد بن عيسى البرنسي الفاسي | https://www.idref.fr/079039529 Zarrūq, Aḥmad ibn Aḥmad ibn Muḥammad ibn ʿĪsā al-Burunsī al-Fāsī (1442-1493) | ابن زكري, محمد بن عبد الرحمن | https://www.idref.fr/203886593 Ibn Zikrī al-Fāsī, Muḥammad ibn ʻAbd al-Raḥmān (....-1731)</text:p>
          </table:table-cell>
          <table:table-cell table:style-name="ce1" office:value-type="string" calcext:value-type="string">
            <text:p>https://www.idref.fr/029179238 Muḥammad (570-632 ; nabī al-islām) | https://www.idref.fr/027414094 Morale islamique | https://www.idref.fr/027242013 Rêves</text:p>
          </table:table-cell>
          <table:table-cell table:style-name="ce1" office:value-type="string" calcext:value-type="string">
            <text:p>f. 1 - 49, تحفة الناظر ونزهة المناظر Tuḥfaẗ al-nāẓir wa-nuzhaẗ al-munāẓir. Ouvrage où l'auteur fait le récit des cent-huit rêves ou songes, où le Prophète Muḥammad lui est apparu et s'est entretenu avec lui notamment pour le choix du titre de son livre, que l'auteur voulait d'abord appeler تحفة الرائي فيما فتح الله به من المرائي . Copie achevée par الفضيل نجل الحاج السعيد بن الرشيد بن أحمد بن عبد القادر بن علي الزواوي (al-Fuḍayl descendant de al-Ḥāǧǧ al-Saʿīd ibn al-Rašīd ibn Aḥmad ibn ʿAbd al-Qādir ibn ʿAlī al-Zuwāwī) dans la Zaouïa de Saʿīd al-Misisnī à Seddouk. Copie faite pour Muḥammad Amizyān ibn al-Ḥaddād (محمد أمزيان بن الحداد) نسخته لشيخنا سيدي . Incipit : بسم الله ...الحمد لله الذي أنار بهداه قلوب العارفين الاعلام الذي ألهم الأرواح ونبهها فجعل لها نموذجا من الوحي في المنام ...أما بعد شرح الله صدري وصدرك وضاعف في هذا النبي الشريف حبي وحبك . Explicit : ثم قال قد قال لي رسول الله صلى الله عليه وسلم كل من كادني بعد اليوم فان الله يكيده ثم قال سلام عليكم انتهى اللهم صل على المختار سيد الأتقيا والأبرار وزير المسلمين الأخيار ...كمل الكتاب بحمد الله . | f. 55v - 66, النصيحة الكافية لمن خصه الله بالعافية al-Naṣīḥaẗ al-Kāfiyaẗ li-man ẖaṣṣah Allâh bi-al-ʿāfiyaẗ. Ouvrage sur les principes de la religion et la morale islamique. Composition faite au Caire à la mosquée al-Azhar en 877h (1472). Incipit : بسم الله ...الحمد لله على منة الاسلام والشكر له على نعمة السمع والبصر والكلام ...وبعد فالنصيحة من الإيمان والتحقق بها من علامة الايقان . Explicit : وقال عليه الصلاة والسلام ان لله عبادا من نظر في أحدهم نظرة سعد سعادة لا يشقى بعدها أبدا ...فاقبلوه بفضلكم وارحموه ***واشفعوا فيه للأعلى؟ ...قال مؤلفه ...سبع وسبعين وثمانية وحسبنا الله ونعم الوكيل ...وسلم تسليما . | f. 68 - 235, [شرح النصيحة الكافية لمن خصه الله بالعافية ] [Šarḥ al-Naṣīḥaẗ al-Kāfiyaẗ li-man ẖaṣṣah Allâh bi-al-ʿāfiyaẗ ]. Première partie du commentaire de l'ouvrage précédent, al-Naṣīḥaẗ al-Kāfiyaẗ li-man ẖaṣṣah Allâh bi-al-ʿāfiyaẗ de Abū al-ʿAbbās Aḥmad al-Burunsī (f.55v - 66). Selon une note autographe de Muḥammad Amizyān ibn al-Ḥaddād (محمد أمزيان بن الحداد) qui suit le colophon, cette partie ne correspond pas vraiment à celle de l'auteur ni du commentateur : il s'agit d'une commande faite pour motiver le copiste et le faire avancer rapidement dans cette entreprise : الحمد له هذه التجزية التي جزاها الناسخ ليست من المصنف ولا من الشارح ولكن أنا أمرته بذلك استنشاطا واستعجالا له فقط فكان كما ظن والحمد لله على كماله وعلى تحصيله ونفع الله به الناسخ والكاتب والناظر والراعي له وكتبه محمد أمزيان بن الحداد وفقه الله امين امين . Copie achevée par سعيد بن عمر بن عبد الله بن زيان البرباشي (Saʿīd ibn ʿAbd Allâh ibn Zayyān al-Barbāšī). Incipit : بسم الله ...الحمد لله الذي جعل الدين النصيحة ...أما بعد فهذا تقييد كالشرح لألفاظ النصيحة الكافية والتعريف لما احتوت عليه من العلوم النافعة الشافية يستعان به على فهم معانيها وفتح المغلق من أبواب مبانيها . Explicit : ومعلوم أنه اذا جاء الاجل لا يستأخرون نفسا ولا طرفة وكذلك لا يستقدمون طرفة ولا نفسا انظر تمام كلامه رضي الله عنه ...في شأن نبي الله سليمان عليه الصلاة والسلام ولا تغتر انتهى قوله انتهى الجزء الاول من شرح المبارك بحمد الله وحسن عونه وتوفيقه . Information sur le traitement : Sur le feuillet 68r, note au crayon de la main de Bioud datée du 20/03/64, signalant qu'il a pu identifier l'auteur du commentaire que Vajda n'était pas parvenu à identifier. | f. 239 - 356, [شرح النصيحة الكافية لمن خصه الله بالعافية ] [Šarḥ al-Naṣīḥaẗ al-Kāfiyaẗ li-man ẖaṣṣah Allâh bi-al-ʿāfiyaẗ ]. Deuxième partie du commentaire de l'ouvrage des feuillets 55v à 66. Copie faite par سعيد بن عمر بن عبد الله بن علي بن عبد الوهاب بن زيان بن علي بن مشيش (Saʿīd ibn ʿUmar ibn ʿAbd Allâh ibn ʿAlī ibn ʿAbd al-Wahhāb ibn Zayyān ibn ʿAlī ibn Mašīš) pour Muḥammad Amizyān ibn al-Ḥaddād (محمد أمزيان بن الحداد). Incipit : بسم الله ...قال الشيخ ...أبو العباس ...هذا بعد تمام الجزء الأول ...وفرائض اللسان المجردة عن الأعمال خمسة الشهادتان قال الشيخ السنوسي رضي الله عنه يجب على كل مؤمن بالاصالة أن يذكر كلمة الشهادة مرة في عمره ينوي بتلك المرة الوجوب وان ترك ذلك فهو عاص وايمانه صحيح . Explicit : وفتحها لباب الترخيص والتأويلات واقامتها لما يظن الجاهل بها انه غدر بل برهان ودليل نسال الله الكريم ان يكمل لنا بالاستحضار في عموم الاوقات حتى يصير حالا مثمرة للقرار؟ الى الله تعالى والتعلق به في سائر اللحظات والساعات ...ونسلم على سيد الاولين والاخرين وافضل خلق الله اجمعين . | Document inséré : Lettre. Les notices catalographiques de Danon et Vajda évoquent une lettre contenue dans ce manuscrit, adressée à Muḥammad Amizyān ibn al-Ḥaddād (محمد أمزيان بن الحداد). Manquante, cette lettre a été identifiée en janvier 2024 dans le MS.ARA.1740/1 : pièce n°30, où elle a été transférée à une date inconnue.</text:p>
          </table:table-cell>
          <table:table-cell table:style-name="ce1" table:number-columns-repeated="2"/>
          <table:table-cell table:style-name="ce1" office:value-type="string" calcext:value-type="string">
            <text:p>1855/1856</text:p>
          </table:table-cell>
          <table:table-cell table:style-name="ce1" office:value-type="string" calcext:value-type="string">
            <text:p>Manuscrit</text:p>
          </table:table-cell>
          <table:table-cell table:style-name="ce1" office:value-type="string" calcext:value-type="string">
            <text:p>Papier. 357 feuillets. Écriture maghrébine ; encre noire et rouge. Le premier feuillet est réparé ; les feuillets 49v, 50 à 55r, 67, 236 à 238 et 357 sont en blanc ; feuillet 50 déchiré. Présence des réclames. 250 x 195 mm. Reliure orientale à rabat en cuir brun clair à moulures. Provenance : Différents indices laissent supposer que le manuscrit appartenait à Muḥammad Amizyān ibn al-Ḥaddād (محمد أمزيان بن الحداد).</text:p>
          </table:table-cell>
          <table:table-cell table:style-name="ce1" office:value-type="string" calcext:value-type="string">
            <text:p>ark:/73193/b76j35</text:p>
          </table:table-cell>
          <table:table-cell table:style-name="ce1" office:value-type="string" calcext:value-type="string">
            <text:p>MS.ARA.521</text:p>
          </table:table-cell>
          <table:table-cell table:style-name="ce1" office:value-type="string" calcext:value-type="string">
            <text:p>http://id.loc.gov/vocabulary/iso639-2/ara arabe</text:p>
          </table:table-cell>
          <table:table-cell table:style-name="ce1" table:number-columns-repeated="2"/>
          <table:table-cell table:style-name="ce1" office:value-type="string" calcext:value-type="string">
            <text:p>Domaine public</text:p>
          </table:table-cell>
          <table:table-cell table:style-name="ce1" table:number-columns-repeated="4"/>
          <table:table-cell table:style-name="ce1" office:value-type="string" calcext:value-type="string">
            <text:p>https://archive.org/details/MS.ARA.521 Disponible également sur Internet Archive | https://arca.irht.cnrs.fr/ark:/63955/mou1i7v6u8on Disponible également dans ARCA</text:p>
          </table:table-cell>
          <table:table-cell table:style-name="ce1" table:number-columns-repeated="8"/>
          <table:table-cell table:style-name="ce1" office:value-type="string" calcext:value-type="string">
            <text:p>https://creativecommons.org/publicdomain/mark/1.0/deed.fr Marque du Domaine Public 1.0</text:p>
          </table:table-cell>
          <table:table-cell table:style-name="ce1" office:value-type="string" calcext:value-type="string">
            <text:p>Provenance : Différents indices laissent supposer que le manuscrit appartenait à Muḥammad Amizyān ibn al-Ḥaddād (محمد أمزيان بن الحداد). | https://www.idref.fr/257178732 Ḥaddād, Muḥammad Amizyān ibn ʿAlī al- (1790-1873) | Modalités d'entrée dans la collection : Faisait partie, selon toute vraisemblance, d'un don de 1873 du ministère de l'Instruction publique à l'École des langues orientales, alimenté par un envoi du général Galliffet dans le cadre de la répression de la révolte de Kabylie de 1871 (cf. MS.ARA.105). 17513001738490. | Ancienne cote : 621 | Ancienne cote : 19</text:p>
          </table:table-cell>
          <table:table-cell table:style-name="ce1" office:value-type="string" calcext:value-type="string">
            <text:p>http://www.calames.abes.fr/pub/ms/Calames-20230711179208941 MS.ARA.521</text:p>
          </table:table-cell>
          <table:table-cell table:style-name="ce1" office:value-type="string" calcext:value-type="string">
            <text:p>https://www.bulac.fr/le-projet-maktabatan-description-et-numerisation-des-ouvrages-de-la-smalah-dabd-el-kader-et-du ÉquipEx BIBLISSIMA+</text:p>
          </table:table-cell>
          <table:table-cell table:style-name="ce1" table:number-columns-repeated="3"/>
          <table:table-cell table:style-name="ce1" office:value-type="string" calcext:value-type="string">
            <text:p>right-to-left</text:p>
          </table:table-cell>
          <table:table-cell table:style-name="ce1"/>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8-26T08:50:44+02:00</meta:creation-date>
    <dc:date>2026-08-26T08:50:44+02:00</dc:date>
  </office:meta>
</office:document-meta>
</file>