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gqpdj</text:p>
          </table:table-cell>
          <table:table-cell table:style-name="ce1" office:value-type="string" calcext:value-type="string">
            <text:p>غنية الراغب ومنية الطالب | Ġunyaẗ al-rāġib wa-munyaẗ al-ṭālib</text:p>
          </table:table-cell>
          <table:table-cell table:style-name="ce1" office:value-type="string" calcext:value-type="string">
            <text:p>التواتي, محمد البشير | https://www.idref.fr/236054260 Tuwātī, Muḥammad al-Bašīr al- | سليمان بن السعيد | Sulaymān ibn al-Saʿīd</text:p>
          </table:table-cell>
          <table:table-cell table:style-name="ce1" office:value-type="string" calcext:value-type="string">
            <text:p>https://www.idref.fr/225382598 Théologie islamique</text:p>
          </table:table-cell>
          <table:table-cell table:style-name="ce1" office:value-type="string" calcext:value-type="string">
            <text:p>Traité de théologie scolastique divisé en une préface, deux livres (kitāb) et une conclusion. | Composition terminée le jeudi 07 ṣafar 1028h (24 janvier 1619). Il y aurait une confusion à propos du titre ou de l'auteur, car ce dernier est mort en 1893 selon الاعلام للزركلي . Le traité est précédé (fs. de garde 3 et 4) d'une table de matières et suivi (f.305v) d'un extrait de الدر المنثور (al-Durr al-manṯūr) de جلال الدين السيوطي (Ǧalāl al-Dīn al-Suyūṭī). Incipit : بسم الله ...الحمد لله ..أما بعد لما كان علم الكلام هو الموصل بادراك حقيقة الايمان بواضح الأدلة والبرهان المنجي من الخلود في النيران رأيت أن أضع كتابا جامعا للعقائد ولما فيها من المباحث والقوانين . Explicit : خروج الرجال ويأجوج ومأجوج ونزول عيسى عليه الصلاة والسلام ...وآخرهم محمد صلى الله عليه وسلم وآخر دعوانا ان الحمد لله رب العالمين . | Inclus : document inséré رسالة موجهة لـ محمد امزيان بن الحداد Lettre adressée à Muḥammad Amizyān ibn al-Ḥaddād. Lettre adressée par سليمان بن السعيد (Sulaymān ibn al-Saʿīd), demandant au cheikh de prier pour lui et de ne pas l'oublier pendant son emprisonnement., 18641116</text:p>
          </table:table-cell>
          <table:table-cell table:style-name="ce1" table:number-columns-repeated="2"/>
          <table:table-cell table:style-name="ce1" office:value-type="string" calcext:value-type="string">
            <text:p>1739/1864</text:p>
          </table:table-cell>
          <table:table-cell table:style-name="ce1" office:value-type="string" calcext:value-type="string">
            <text:p>Manuscrit</text:p>
          </table:table-cell>
          <table:table-cell table:style-name="ce1" office:value-type="string" calcext:value-type="string">
            <text:p>Papier. 305 feuillets. Écriture maghrébine ; têtes des paragraphes en rouge (certains sont mis en vedette). Numérotation en chiffres "arabes orientaux" plus une lettre. 32 cahiers. Quelques notes marginales. 21 lignes par page. 210 x 165 mm. Reliure orientale en cuir brun.</text:p>
          </table:table-cell>
          <table:table-cell table:style-name="ce1" office:value-type="string" calcext:value-type="string">
            <text:p>ark:/73193/bgqpdj</text:p>
          </table:table-cell>
          <table:table-cell table:style-name="ce1" office:value-type="string" calcext:value-type="string">
            <text:p>MS.ARA.221</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MS.ARA.221 Disponible également sur Internet Archive | https://arca.irht.cnrs.fr/ark:/63955/mosm9et37x7a Disponible également dans ARCA</text:p>
          </table:table-cell>
          <table:table-cell table:style-name="ce1" table:number-columns-repeated="8"/>
          <table:table-cell table:style-name="ce1" office:value-type="string" calcext:value-type="string">
            <text:p>https://creativecommons.org/publicdomain/mark/1.0/deed.fr Marque du Domaine Public 1.0</text:p>
          </table:table-cell>
          <table:table-cell table:style-name="ce1" office:value-type="string" calcext:value-type="string">
            <text:p>Provenance : Marque de possession au nom de أحمد بن خوجة (Aḥmad ibn H̱ūǧaẗ) acquis et acheté à Tunis à la "madrasaẗ al-Bāšiyyaẗ " (7 janvier 1837) : مالكه واشتراه أحمد بن خوجة الجلد؟ بتونس في المدرسة الباشية على يد سيد محمد شبيل؟ 29 رمضان 1252 . Au f.1r, le nom d'u donateur à moitié effacé : علي بن محمد بن عبد الرحمن المصري؟ (ʿAlī ibn Muḥammad ibn ʿAbd al-Raḥmân al-Miṣrī?) avec une date 1161h (1747). Le manuscrit inclut une lettre adressée à محمد امزيان بن الحداد (Muḥammad Amizyān ibn al-Ḥaddād), qui était donc sans doute propriétaire du manuscrit. | https://www.idref.fr/257178732 Ḥaddād, Muḥammad Amizyān ibn ʿAlī al- (1790-1873) | Modalités d'entrée dans la collection : Faisait partie, selon toute vraisemblance, d'un don de 1873 du ministère de l'Instruction publique à l'École des langues orientales, alimenté par un envoi du général Galliffet dans le cadre de la répression de la révolte de Kabylie de 1871 (cf. MS.ARA.105). | Ancienne cote : 580 | Ancienne cote : LA.ms.103 | Ancienne cote : 197 sur la reliure</text:p>
          </table:table-cell>
          <table:table-cell table:style-name="ce1" office:value-type="string" calcext:value-type="string">
            <text:p>http://www.calames.abes.fr/pub/ms/Calames-20181011610372391 MS.ARA.221</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6T12:33:50+02:00</meta:creation-date>
    <dc:date>2026-08-26T12:33:50+02:00</dc:date>
  </office:meta>
</office:document-meta>
</file>